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дорогомилова-поддержали-военно-исторические-турниры-для-школьников"/>Жители Дорогомилова поддержали военно-исторические турниры для школьников<text:bookmark-end text:name="жители-дорогомилова-поддержали-военно-исторические-турниры-для-школьников"/></text:h>
      <text:p text:style-name="First_20_paragraph">26.08.2015</text:p>
      <text:p text:style-name="Text_20_body"><text:span text:style-name="T1">Жители Дорогомилова поддержали проведение военно-патриотических игр для школьников, посвященных 70-летию Победы в Великой Отечественной войне.</text:span> </text:p>
      <text:p text:style-name="Text_20_body"><text:line-break/></text:p>
      <text:p text:style-name="Text_20_body">Их организовал клуб «Полководцы III тысячелетия», созданный при ГБУ «Дети – Детям».<text:line-break/>В голосовании проекта «Активный гражданин», более 81% жителей района назвали полезными мероприятия на военно-патриотическую тему. Около 9,5% москвичей считают, что такие игры для школьников не нужны, столько же – 9,5% – затруднились с ответом.</text:p>
      <text:p text:style-name="Text_20_body"><text:line-break/>К 70-летию Победы в Великой Отечественной войне историко-патриотический клуб «Полководцы III тысячелетия» организовал тематические турниры для школьников. Один из них – «Бои у озера Балатон» – состоялся в марте 2015 года. В игре были воссозданы события Великой Отечественной войны.</text:p>
      <text:p text:style-name="Text_20_body"><text:line-break/>В клубе «Полководцы III тысячелетия» дети реконструируют сражения всех исторических эпох – от античности до новейшего времени. Готовясь к игре, участники собирают миниатюрные модели танков, самолетов, изучают историю военного костюма и развитие стрелкового вооружения. Такие турниры в клубе проводятся один-два раза в месяц.</text:p>
      <text:p text:style-name="Text_20_body"><text:line-break/></text:p>
      <text:p text:style-name="Text_20_body">Адрес страницы: <text:a xlink:type="simple" xlink:href="http://dorogomilovo.mos.ru/active-citizen/detail/2100545.html" office:name=""><text:span text:style-name="Definition">http://dorogomilovo.mos.ru/active-citizen/detail/2100545.html</text:span></text:a></text:p>
      <text:p text:style-name="Text_20_body"><text:a xlink:type="simple" xlink:href="http://dorogomilovo.mos.ru" office:name=""><text:span text:style-name="Definition">Управа района Дорогоми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7T11:04:02Z</meta:creation-date>
    <dc:date>2023-05-17T11:04:02Z</dc:date>
  </office:meta>
</office:document-meta>
</file>