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ственники-жилья-теперь-смогут-проводить-собрание-онлайн"/>Собственники жилья теперь смогут проводить собрание онлайн<text:bookmark-end text:name="собственники-жилья-теперь-смогут-проводить-собрание-онлайн"/></text:h>
      <text:p text:style-name="First_20_paragraph">10.08.2021</text:p>
      <text:p text:style-name="Text_20_body">Протоколы собраний, проведенных на платформе «Электронный дом», теперь содержат электронную цифровую подпись оператора системы. По итогу собрания, документ со всеми приложениями будет автоматически направлен в Государственную жилищную инспекцию Москвы и инициатору в течение суток. Кроме того, он может быть незамедлительно передан в УК или иные организации, ответственные за исполнение принятых собственниками решений. Использование дистанционных протоколов позволит снизить число контактов между людьми во время эпидемии ковида.</text:p>
      <text:p text:style-name="Text_20_body">«До настоящего времени получить оригинал документа для дальнейшей передачи инициатор мог только на шестой день после окончания собрания в центре госуслуг района в рабочее время по будням», — напомнил глава ГКУ «Новые технологии управления» Александр Пищелко.</text:p>
      <text:p text:style-name="Text_20_body">Благодаря изменениям в ЖК РФ, первое собрание в «Электронном доме» может быть проведено сразу в системе и без предварительного решения на традиционном очном собрании. Соответствующие поправки упрощают возможность участия собственников в проводимых встречах. Кроме того, на платформе реализована смешанная форма голосования. Те, кто по каким-либо причинам не может или не хочет голосовать в электронном виде, могут передать свои решения на бумажном бюллетене администратору общего собрания.</text:p>
      <text:p text:style-name="Text_20_body">Фото: mos.ru</text:p>
      <text:p text:style-name="Text_20_body"><text:line-break/></text:p>
      <text:p text:style-name="Text_20_body">Адрес страницы: <text:a xlink:type="simple" xlink:href="http://dorogomilovo.mos.ru/presscenter/news/detail/10167835.html" office:name=""><text:span text:style-name="Definition">http://dorogomilovo.mos.ru/presscenter/news/detail/10167835.html</text:span></text:a></text:p>
      <text:p text:style-name="Text_20_body"><text:a xlink:type="simple" xlink:href="http://dorogomilovo.mos.ru" office:name=""><text:span text:style-name="Definition">Управа района Дорогоми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2T17:28:07Z</meta:creation-date>
    <dc:date>2023-09-12T17:28:07Z</dc:date>
  </office:meta>
</office:document-meta>
</file>