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получили-единый-платежный-документ-онлайн-более-93-миллионов-раз"/>Москвичи получили единый платежный документ онлайн более 93 миллионов раз<text:bookmark-end text:name="москвичи-получили-единый-платежный-документ-онлайн-более-93-миллионов-раз"/></text:h>
      <text:p text:style-name="First_20_paragraph">21.09.2021</text:p>
      <text:p text:style-name="Text_20_body">Возможность получить электронный единый платежный документ (ЕПД) появилась у пользователей портала mos.ru 10 лет назад. За это время москвичи воспользовались услугой более 93 миллионов раз. Всего столичный портал госуслуг предлагает пользователем более 380 онлайн-услуг и сервисов.</text:p>
      <text:p text:style-name="Text_20_body">«Сегодня многие москвичи уже привыкли получать и оплачивать счета за коммунальные услуги именно онлайн. Только с начала 2021 года к сервису обратились более 8,1 миллиона раз, а сам он стабильно остается в числе наиболее востребованных на портале», — заявил Министр Правительства Москвы, глава Департамента информационных технологий Эдуард Лысенко.</text:p>
      <text:p text:style-name="Text_20_body">Для оплаты документа жителю столицы нужно авторизоваться на mos.ru, перейти в раздел сервиса, указать код плательщика и номер квартиры.</text:p>
      <text:p text:style-name="Text_20_body">Кроме того, оплатить начисления онлайн можно и в городских мобильных приложениях «Госуслуги Москвы» и «Моя Москва», где в соответствующем разделе можно произвести оплату ЕПД банковской картой, со счета мобильного телефона или с помощью платежной системы Apple Pay.</text:p>
      <text:p text:style-name="Text_20_body">Фото: mos.ru</text:p>
      <text:p text:style-name="Text_20_body"><text:line-break/></text:p>
      <text:p text:style-name="Text_20_body">Адрес страницы: <text:a xlink:type="simple" xlink:href="http://dorogomilovo.mos.ru/presscenter/news/detail/10265876.html" office:name=""><text:span text:style-name="Definition">http://dorogomilovo.mos.ru/presscenter/news/detail/10265876.html</text:span></text:a></text:p>
      <text:p text:style-name="Text_20_body"><text:a xlink:type="simple" xlink:href="http://dorogomilovo.mos.ru" office:name=""><text:span text:style-name="Definition">Управа района Дорогоми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00:25:14Z</meta:creation-date>
    <dc:date>2023-06-21T00:25:14Z</dc:date>
  </office:meta>
</office:document-meta>
</file>