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ни-татарстанского-кино-пройдут-21-23-августа-в-кинотеатре-поклонка"/>«Дни татарстанского кино» пройдут 21-23 августа в кинотеатре «Поклонка»<text:bookmark-end text:name="дни-татарстанского-кино-пройдут-21-23-августа-в-кинотеатре-поклонка"/></text:h>
      <text:p text:style-name="First_20_paragraph">18.08.2022</text:p>
      <text:p text:style-name="Text_20_body">В кинотеатре «Поклонка» с 21 по 23 августа пройдут «Дни татарстанского кино». Об этом сообщается на странице учреждения во «ВКонтакте».</text:p>
      <text:p text:style-name="Text_20_body">Зрителям представят следующие фильмы: «Әпипә», «Мы – дети 41го года», «Сумбуль», «Халима», «Мулла», «Исәнмесез».</text:p>
      <text:p text:style-name="Text_20_body">Все показы будут бесплатными. Для посещения необходима предварительная <text:a xlink:type="simple" xlink:href="https://poklonka-cinema.ru/kino-club/" office:name=""><text:span text:style-name="Definition">регистрация</text:span></text:a> на сайте кинотеатра, там же можно ознакомиться с расписанием кинопоказов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dorogomilovo.mos.ru/presscenter/news/detail/11002417.html" office:name=""><text:span text:style-name="Definition">http://dorogomilovo.mos.ru/presscenter/news/detail/11002417.html</text:span></text:a></text:p>
      <text:p text:style-name="Text_20_body"><text:a xlink:type="simple" xlink:href="http://dorogomilovo.mos.ru" office:name=""><text:span text:style-name="Definition">Управа района Дорогоми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8T13:58:10Z</meta:creation-date>
    <dc:date>2023-08-18T13:58:10Z</dc:date>
  </office:meta>
</office:document-meta>
</file>