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ii-всероссийский-диктант-по-энергосбережению-в-сфере-жилищно--коммунального-хозяйства-е-диктант"/>III Всероссийский диктант по энергосбережению в сфере жилищно- коммунального хозяйства «Е-ДИКТАНТ»<text:bookmark-end text:name="iii-всероссийский-диктант-по-энергосбережению-в-сфере-жилищно--коммунального-хозяйства-е-диктант"/></text:h>
      <text:p text:style-name="First_20_paragraph">10.11.2022</text:p>
      <text:p text:style-name="Text_20_body">В целях содействия популяризации знаний по энергосбережению в сфере ЖКХ, повышения уровня грамотности потребителей жилищно-коммунальных услуг и стимулирования использования в быту энергоэффективных технологий ГК – Фонд содействия реформированию ЖКХ совместно с Фондом образовательных проектов «Стратегия будущего» проводит <text:span text:style-name="T1">III Всероссийский диктант по энергосбережению в сфере жилищно-коммунального хозяйства «Е-ДИКТАНТ».</text:span></text:p>
      <text:p text:style-name="Text_20_body">Мероприятие ежегодно собирает тысячи неравнодушных жителей страны и реально способствует формированию культуры грамотного потребления ценных ресурсов. Вопросы Диктанта касаются тем экономии тепла, электроэнергии, газа и воды как в своей квартире, так и в многоквартирном доме. Все задания сопровождаются познавательными иллюстрациями и видеоконтентом.</text:p>
      <text:p text:style-name="Text_20_body">Диктант проходит с 20 октября по 10 декабря в онлайн-формате на сайте energydict.ru. Помимо решения задач участники познакомятся с серией видеоматериалов с участием экспертов в области энергоэффективных технологий, примут участие в конкурсе на лучшую акцию энергосбережения.</text:p>
      <text:p text:style-name="Text_20_body">По результатам Диктанта более 100 человек станут победителями, которые получат дипломы и ценные призы от ГК – Фонда содействия реформированию ЖКХ.</text:p>
      <text:p text:style-name="Text_20_body">C Положением о проведении «Е-Диктанта» можно ознакомиться на сайте: energydict.ru</text:p>
      <text:p text:style-name="Text_20_body">Фото: energydict.ru</text:p>
      <text:p text:style-name="Text_20_body"><text:line-break/></text:p>
      <text:p text:style-name="Text_20_body">Адрес страницы: <text:a xlink:type="simple" xlink:href="http://dorogomilovo.mos.ru/presscenter/news/detail/11210423.html" office:name=""><text:span text:style-name="Definition">http://dorogomilovo.mos.ru/presscenter/news/detail/11210423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0:39:57Z</meta:creation-date>
    <dc:date>2023-05-17T10:39:57Z</dc:date>
  </office:meta>
</office:document-meta>
</file>