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гие-друзья"/>Дорогие друзья!<text:bookmark-end text:name="дорогие-друзья"/></text:h>
      <text:p text:style-name="First_20_paragraph">25.03.2015</text:p>
      <text:p text:style-name="Text_20_body">Департамент социальной защиты населения города Москвы и Дом моды Валентина Юдашкина, при поддержке Правительства Москвы проводят <text:span text:style-name="T1">с 26 марта по 24 апреля 2015 года</text:span> седьмую Общегородскую благотворительную акцию «Поможем подготовиться к школьному балу!».</text:p>
      <text:p text:style-name="Text_20_body">Главными ценностями в жизни каждого человека остаются милосердие и помощь нуждающимся, а непростые экономические условия заставляют все общество по-новому взглянуть на важнейшие события в нашей жизни, вспомнить о тех, кто находится рядом и нуждается в помощи. Мы знаем - в Ваших силах подарить ребятам настоящий праздник, поделиться с ними своим душевным теплом.</text:p>
      <text:p text:style-name="Text_20_body">Организаторы проведения акции вновь рассчитывают на активную поддержку этого уже ставшего традиционным благотворительного мероприятия со стороны предпринимателей, спонсоров, общественных деятелей, дизайнеров одежды, представителей шоу-бизнеса.</text:p>
      <text:p text:style-name="Text_20_body">Стать партнером акции очень просто, нужно немногое: <text:span text:style-name="T1">до 24 апреля 2015 года</text:span> принести Ваше платье, костюм, обувь или аксессуары по адресу: Переяславский переулок, д. 6 (ГБУ ТЦСО «Мещанский»).</text:p>
      <text:p text:style-name="Text_20_body">В дальнейшем Ваши вещи будут переданы школьникам, которые более других нуждаются в красивом бальном наряде.</text:p>
      <text:p text:style-name="Text_20_body"><text:line-break/></text:p>
      <text:p text:style-name="Text_20_body">Адрес страницы: <text:a xlink:type="simple" xlink:href="http://dorogomilovo.mos.ru/presscenter/news/detail/1687585.html" office:name=""><text:span text:style-name="Definition">http://dorogomilovo.mos.ru/presscenter/news/detail/1687585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21:48:47Z</meta:creation-date>
    <dc:date>2023-06-06T21:48:47Z</dc:date>
  </office:meta>
</office:document-meta>
</file>