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ме-на-набережной-тараса-шевченко-отремонтировали-входную-дверь"/>В доме на набережной Тараса Шевченко отремонтировали входную дверь<text:bookmark-end text:name="в-доме-на-набережной-тараса-шевченко-отремонтировали-входную-дверь"/></text:h>
      <text:p text:style-name="First_20_paragraph">21.03.2018</text:p>
      <text:p text:style-name="Text_20_body">Входная дверь в один из подъездов жилого дома, расположенного по адресу: набережная Тараса Шевченко, 1, находится в неисправном состоянии. Сломан замок и не работает доводчик. По этой причине дверь крайне тяжело открыть. Кроме того, она не совсем плотно закрывается, сообщил на портал «Наш город» житель Дорогомилово Василий Аксенов. К посту он приложил фотографию неисправной двери.</text:p>
      <text:p text:style-name="Text_20_body">К настоящему времени имевшиеся дефекты устранены. «Магнитный замок отрегулирован и находится в исправном состоянии. Проведены работы по регулировке доводчика», - сообщил глава управы района Дорогомилово Алексей Александрович Чепиков. Он также уточнил, что для открытия и закрытия двери теперь не требуется прикладывать дополнительных усилий. «Свободного доступа в подъезд не имеется», - заключил Чепиков.</text:p>
      <text:p text:style-name="Text_20_body">Фото: портал «Наш город»</text:p>
      <text:p text:style-name="Text_20_body"><text:line-break/></text:p>
      <text:p text:style-name="Text_20_body">Адрес страницы: <text:a xlink:type="simple" xlink:href="http://dorogomilovo.mos.ru/presscenter/news/detail/7209093.html" office:name=""><text:span text:style-name="Definition">http://dorogomilovo.mos.ru/presscenter/news/detail/7209093.html</text:span></text:a></text:p>
      <text:p text:style-name="Text_20_body"><text:a xlink:type="simple" xlink:href="http://dorogomilovo.mos.ru" office:name=""><text:span text:style-name="Definition">Управа района Дорогоми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9T19:48:30Z</meta:creation-date>
    <dc:date>2023-12-29T19:48:30Z</dc:date>
  </office:meta>
</office:document-meta>
</file>