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главы-управы-района-дорогомилово-с-жителями-состоится-18-марта"/>Встреча главы управы района Дорогомилово с жителями состоится 18 марта<text:bookmark-end text:name="встреча-главы-управы-района-дорогомилово-с-жителями-состоится-18-марта"/></text:h>
      <text:p text:style-name="First_20_paragraph">12.03.2020</text:p>
      <text:p text:style-name="Text_20_body"><text:line-break/></text:p>
      <text:p text:style-name="Text_20_body">Адрес страницы: <text:a xlink:type="simple" xlink:href="http://dorogomilovo.mos.ru/presscenter/news/detail/8752976.html" office:name=""><text:span text:style-name="Definition">http://dorogomilovo.mos.ru/presscenter/news/detail/8752976.html</text:span></text:a></text:p>
      <text:p text:style-name="Text_20_body"><text:a xlink:type="simple" xlink:href="http://dorogomilovo.mos.ru" office:name=""><text:span text:style-name="Definition">Управа района Дорогоми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0:41:39Z</meta:creation-date>
    <dc:date>2023-05-17T10:41:39Z</dc:date>
  </office:meta>
</office:document-meta>
</file>